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-start text:name="_Toc472244495"/><text:span text:style-name="T1">Comune di Verceia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Sondrio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2209524545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1039177291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1039177291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1039177291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1039177291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3" meta:character-count="2181" meta:non-whitespace-character-count="193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