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24in" fo:margin-left="0in" fo:margin-top="0in" fo:margin-bottom="0in" table:align="left" style:writing-mode="lr-tb"/>
    </style:style>
    <style:style style:name="Table4.A" style:family="table-column">
      <style:table-column-properties style:column-width="2.8681in"/>
    </style:style>
    <style:style style:name="Table4.B" style:family="table-column">
      <style:table-column-properties style:column-width="3.8236in"/>
    </style:style>
    <style:style style:name="Table4.1" style:family="table-row">
      <style:table-row-properties style:min-row-height="0.1903in" fo:keep-together="auto"/>
    </style:style>
    <style:style style:name="Table4.A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0%" fo:text-align="center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/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3pt" style:font-size-asian="3pt" style:font-weight-complex="bold"/>
    </style:style>
    <style:style style:name="P7" style:family="paragraph" style:parent-style-name="Standard">
      <style:paragraph-properties fo:line-height="135%"/>
    </style:style>
    <style:style style:name="P8" style:family="paragraph" style:parent-style-name="Standard">
      <style:paragraph-properties fo:line-height="135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in" fo:margin-right="0in" fo:line-height="120%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1972in" fo:margin-right="0.1957in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2957in" fo:margin-right="0.3937in" fo:text-align="justify" style:justify-single-word="false" fo:text-indent="0.1972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16" style:family="paragraph" style:parent-style-name="Standard">
      <style:paragraph-properties fo:margin-top="0.0417in" fo:margin-bottom="0in" loext:contextual-spacing="false" fo:line-height="130%" fo:orphans="2" fo:widows="2"/>
    </style:style>
    <style:style style:name="P17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18" style:family="paragraph" style:parent-style-name="Standard">
      <loext:graphic-properties draw:fill="solid" draw:fill-color="#ffffff"/>
      <style:paragraph-properties fo:margin-top="0.0417in" fo:margin-bottom="0in" loext:contextual-spacing="true" fo:line-height="120%" fo:background-color="#ffffff"/>
    </style:style>
    <style:style style:name="P19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margin-top="0.0835in" fo:margin-bottom="0in" loext:contextual-spacing="false" fo:text-align="center" style:justify-single-word="false" fo:text-indent="0in" style:auto-text-indent="false" fo:background-color="#ffffff"/>
    </style:style>
    <style:style style:name="P21" style:family="paragraph" style:parent-style-name="Standard">
      <style:paragraph-properties fo:margin-top="0.028in" fo:margin-bottom="0.028in" loext:contextual-spacing="false" fo:text-align="justify" style:justify-single-word="false"/>
    </style:style>
    <style:style style:name="P22" style:family="paragraph" style:parent-style-name="Standard">
      <style:paragraph-properties fo:margin-left="1.2209in" fo:margin-right="0in" fo:line-height="150%" fo:text-align="center" style:justify-single-word="false" fo:text-indent="0in" style:auto-text-indent="false"/>
    </style:style>
    <style:style style:name="P23" style:family="paragraph" style:parent-style-name="Standard">
      <style:paragraph-properties fo:margin-left="1.2209in" fo:margin-right="0in" fo:line-height="130%" fo:text-indent="0in" style:auto-text-indent="false"/>
    </style:style>
    <style:style style:name="P24" style:family="paragraph" style:parent-style-name="Standard">
      <style:paragraph-properties fo:margin-left="0.1575in" fo:margin-right="0in" fo:line-height="130%" fo:orphans="2" fo:widows="2" fo:text-indent="0in" style:auto-text-indent="false"/>
    </style:style>
    <style:style style:name="P25" style:family="paragraph" style:parent-style-name="Standard">
      <style:paragraph-properties fo:padding="0in" fo:border="none"/>
    </style:style>
    <style:style style:name="P2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7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2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9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true" fo:hyphenation-remain-char-count="2" fo:hyphenation-push-char-count="2"/>
    </style:style>
    <style:style style:name="P3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letter-kerning="false" style:font-size-asian="14pt" style:font-size-complex="14pt"/>
    </style:style>
    <style:style style:name="T2" style:family="text">
      <style:text-properties fo:font-size="12pt" style:letter-kerning="false" style:font-size-asian="12pt" style:font-size-complex="12pt"/>
    </style:style>
    <style:style style:name="T3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4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5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7" style:family="text">
      <style:text-properties fo:color="#212121" style:font-name="Helvetica" fo:font-size="9pt" fo:letter-spacing="-0.0016in" fo:font-weight="bold" style:font-size-asian="9pt" style:font-weight-asian="bold" style:font-size-complex="9pt" style:font-weight-complex="bold"/>
    </style:style>
    <style:style style:name="T8" style:family="text">
      <style:text-properties fo:color="#212121" style:font-name="Helvetica" fo:font-size="9pt" fo:letter-spacing="-0.002in" fo:font-weight="bold" style:font-size-asian="9pt" style:font-weight-asian="bold" style:font-size-complex="9pt" style:font-weight-complex="bold"/>
    </style:style>
    <style:style style:name="T9" style:family="text">
      <style:text-properties fo:color="#212121" fo:font-weight="bold" style:font-weight-asian="bold" style:font-weight-complex="bold"/>
    </style:style>
    <style:style style:name="T10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11" style:family="text">
      <style:text-properties fo:color="#000000"/>
    </style:style>
    <style:style style:name="T12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3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4" style:family="text">
      <style:text-properties fo:color="#000000" fo:font-size="8pt" fo:font-style="italic" style:font-size-asian="8pt" style:font-style-asian="italic" style:font-size-complex="8pt"/>
    </style:style>
    <style:style style:name="T15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6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7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8" style:family="text">
      <style:text-properties fo:color="#000000" style:font-name-complex="Times New Roman1"/>
    </style:style>
    <style:style style:name="T19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0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1" style:family="text">
      <style:text-properties fo:color="#000000" fo:letter-spacing="0.0016in"/>
    </style:style>
    <style:style style:name="T22" style:family="text">
      <style:text-properties fo:color="#000000" fo:font-style="italic" style:font-style-asian="italic"/>
    </style:style>
    <style:style style:name="T23" style:family="text">
      <style:text-properties fo:color="#000000" fo:font-size="5pt" style:font-size-asian="5pt" style:language-asian="en" style:country-asian="US" style:font-size-complex="5pt"/>
    </style:style>
    <style:style style:name="T24" style:family="text">
      <style:text-properties fo:color="#000000" fo:font-size="5pt" style:font-size-asian="5pt" style:font-size-complex="5pt"/>
    </style:style>
    <style:style style:name="T25" style:family="text">
      <style:text-properties fo:color="#000000" fo:font-size="5pt" style:font-size-asian="5pt" style:font-size-complex="5pt" style:font-weight-complex="bold"/>
    </style:style>
    <style:style style:name="T26" style:family="text">
      <style:text-properties fo:letter-spacing="0.0016in"/>
    </style:style>
    <style:style style:name="T27" style:family="text">
      <style:text-properties fo:font-style="italic" style:font-style-asian="italic"/>
    </style:style>
    <style:style style:name="T28" style:family="text">
      <style:text-properties fo:font-weight="bold" style:font-weight-asian="bold"/>
    </style:style>
    <style:style style:name="fr1" style:family="graphic" style:parent-style-name="Graphics">
      <style:graphic-properties fo:margin-left="0.1252in" fo:margin-right="0.1252in" fo:margin-top="0in" fo:margin-bottom="0.005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draw:frame draw:style-name="fr1" draw:name="Immagine 6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0" svg:x1="-0.0008in" svg:y1="0.5319in" svg:x2="6.6937in" svg:y2="0.5327in"><text:p/></draw:line><text:span text:style-name="T2">Provincia di Sondrio</text:span></text:p>
      <text:p text:style-name="P1">Provincia di ...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3">Dichiarazioni sostitutive rese da cittadino extracomunitario soggiornante in Italia</text:span></text:p>
            <text:p text:style-name="P2"><text:span text:style-name="T4">(d.P.R. 28 dicembre 2000, n. 445, artt. 3, c. 3, 46 e 47)</text:span></text:p>
            <text:p text:style-name="P3"><text:span text:style-name="T5">NON SOGGETTA AD AUTENTICAZIONE - ESENTE DA BOLLO </text:span><text:span text:style-name="T6">(d.P.R. 28 dicembre 2000, n. 445, art. 37, c. 1)</text:span></text:p>
          </table:table-cell>
        </table:table-row>
      </table:table>
      <text:p text:style-name="P11"><text:span text:style-name="T11">Il/La sottoscritto/a. </text:span><text:bookmark-start text:name="__Fieldmark__16_568503395"/><text:bookmark-start text:name="Testo1"/><text:bookmark-start text:name="Testo11"/><field:fieldmark-start text:name="__Fieldmark__17_2744733675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__Fieldmark__16_568503395"/><text:bookmark-end text:name="Testo1"/><text:bookmark-end text:name="Testo11"/><text:span text:style-name="T11"> nato/a a </text:span><text:bookmark-start text:name="__Fieldmark__24_568503395"/><text:bookmark-start text:name="Testo2"/><text:bookmark-start text:name="Testo21"/><field:fieldmark-start text:name="__Fieldmark__28_2744733675" field:type="vnd.oasis.opendocument.field.FORMTEXT"/><text:span text:style-name="T11">............................................................................................................</text:span><field:fieldmark-end/><text:bookmark-end text:name="__Fieldmark__24_568503395"/><text:bookmark-end text:name="Testo2"/><text:bookmark-end text:name="Testo21"/><text:span text:style-name="T11">, il </text:span><text:bookmark-start text:name="__Fieldmark__31_568503395"/><text:bookmark-start text:name="__Fieldmark__25_3747356073"/><field:fieldmark-start text:name="__Fieldmark__37_2744733675" field:type="vnd.oasis.opendocument.field.FORMTEXT"/><text:span text:style-name="T11">.............................................</text:span><field:fieldmark-end/><text:bookmark-end text:name="__Fieldmark__31_568503395"/><text:bookmark-end text:name="__Fieldmark__25_3747356073"/><text:span text:style-name="T11">, residente nel Comune di </text:span><text:bookmark-start text:name="__Fieldmark__37_568503395"/><text:bookmark-start text:name="__Fieldmark__32_3747356073"/><field:fieldmark-start text:name="__Fieldmark__46_2744733675" field:type="vnd.oasis.opendocument.field.FORMTEXT"/><text:span text:style-name="T11">....................................................................................................................................</text:span><field:fieldmark-end/><text:bookmark-end text:name="__Fieldmark__37_568503395"/><text:bookmark-end text:name="__Fieldmark__32_3747356073"/><text:span text:style-name="T11">, Via </text:span><text:bookmark-start text:name="__Fieldmark__43_568503395"/><text:bookmark-start text:name="__Fieldmark__38_3747356073"/><field:fieldmark-start text:name="__Fieldmark__54_2744733675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__Fieldmark__43_568503395"/><text:bookmark-end text:name="__Fieldmark__38_3747356073"/><text:span text:style-name="T11">, n. </text:span><text:bookmark-start text:name="__Fieldmark__49_568503395"/><text:bookmark-start text:name="__Fieldmark__43_3747356073"/><field:fieldmark-start text:name="__Fieldmark__62_2744733675" field:type="vnd.oasis.opendocument.field.FORMTEXT"/><text:span text:style-name="T11">......................</text:span><field:fieldmark-end/><text:bookmark-end text:name="__Fieldmark__49_568503395"/><text:bookmark-end text:name="__Fieldmark__43_3747356073"/><text:span text:style-name="T11">, cittadino dello Stato extra comunitario </text:span><text:bookmark-start text:name="__Fieldmark__55_568503395"/><text:bookmark-start text:name="__Fieldmark__49_3747356073"/><field:fieldmark-start text:name="__Fieldmark__71_2744733675" field:type="vnd.oasis.opendocument.field.FORMTEXT"/><text:span text:style-name="T11">...............................................................................................................</text:span><field:fieldmark-end/><text:bookmark-end text:name="__Fieldmark__55_568503395"/><text:bookmark-end text:name="__Fieldmark__49_3747356073"/><text:span text:style-name="T11">, a conoscenza del disposto dell'art. 76 del d.P.R. 28 dicembre 2000, n. 445, che testualmente recita:</text:span></text:p>
      <text:p text:style-name="P13"><text:span text:style-name="T12">“Art. 76 - Norme penali.</text:span></text:p>
      <text:p text:style-name="P14"><text:span text:style-name="T16">1. Chiunque rilascia dichiarazioni mendaci, forma atti falsi o ne fa uso nei casi previsti dal presente testo unico </text:span><text:span text:style-name="T17">è</text:span><text:span text:style-name="T16"> punito</text:span><text:span text:style-name="T13"> ai sensi del codice penale e delle leggi speciali in materia. </text:span><text:span text:style-name="T16">La sanzione ordinariamente prevista dal Codice penale è aumentata da un terzo alla metà. </text:span></text:p>
      <text:p text:style-name="P14"><text:span text:style-name="T14">2. L’</text:span><text:span text:style-name="T13">esibizione di un atto contenente dati non pi</text:span><text:span text:style-name="T15">ù</text:span><text:span text:style-name="T13"> rispondenti a verit</text:span><text:span text:style-name="T15">à</text:span><text:span text:style-name="T13"> equivale ad uso di atto falso.</text:span></text:p>
      <text:p text:style-name="P14"><text:span text:style-name="T16">3. Le dichiarazioni sostitutive rese ai sensi degli articoli 46 (certificazione) e 47 (notoriet</text:span><text:span text:style-name="T17">à</text:span><text:span text:style-name="T16">) e le dichiarazioni rese per conto delle persone indicate nell'articolo 4, comma 2, (impedimento temporaneo) sono considerate come fatte a pubblico ufficiale.</text:span></text:p>
      <text:p text:style-name="P14"><text:span text:style-name="T16">4. Se i reati indicati nei commi 1, 2 e 3 sono commessi per ottenere la nomina ad un pubblico ufficio o l'autorizzazione</text:span><text:span text:style-name="T13"> all'esercizio di una professione o arte, il giudice, nei casi pi</text:span><text:span text:style-name="T15">ù</text:span><text:span text:style-name="T13"> gravi, pu</text:span><text:span text:style-name="T15">ò</text:span><text:span text:style-name="T13"> applicare l'interdizione temporanea dai pubblici uffici o dalla professione e arte.”</text:span></text:p>
      <text:p text:style-name="P15"><text:span text:style-name="T11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</text:span><text:span text:style-name="T18">à</text:span><text:span text:style-name="T11">,</text:span></text:p>
      <text:p text:style-name="P4"><text:span text:style-name="T19">DICHIAR</text:span><text:span text:style-name="T20">A</text:span></text:p>
      <text:p text:style-name="P12">- <text:bookmark-start text:name="__Fieldmark__99_568503395"/><text:bookmark-start text:name="__Fieldmark__74_3747356073"/><field:fieldmark-start text:name="__Fieldmark__116_2744733675" field:type="vnd.oasis.opendocument.field.FORMTEXT"/>......................................................................................................................................................................<field:fieldmark-end/><text:bookmark-end text:name="__Fieldmark__99_568503395"/><text:bookmark-end text:name="__Fieldmark__74_3747356073"/></text:p>
      <text:p text:style-name="P5"><text:bookmark-start text:name="__Fieldmark__106_568503395"/><text:bookmark-start text:name="Testo31"/><text:bookmark-start text:name="Testo3"/><field:fieldmark-start text:name="__Fieldmark__125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06_568503395"/><text:bookmark-end text:name="Testo31"/><text:bookmark-end text:name="Testo3"/></text:p>
      <text:p text:style-name="P5"><text:bookmark-start text:name="__Fieldmark__113_568503395"/><text:bookmark-start text:name="__Fieldmark__84_3747356073"/><field:fieldmark-start text:name="__Fieldmark__135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13_568503395"/><text:bookmark-end text:name="__Fieldmark__84_3747356073"/></text:p>
      <text:p text:style-name="P5"><text:bookmark-start text:name="__Fieldmark__119_568503395"/><text:bookmark-start text:name="__Fieldmark__88_3747356073"/><field:fieldmark-start text:name="__Fieldmark__144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19_568503395"/><text:bookmark-end text:name="__Fieldmark__88_3747356073"/></text:p>
      <text:p text:style-name="P5"><text:bookmark-start text:name="__Fieldmark__125_568503395"/><text:bookmark-start text:name="__Fieldmark__92_3747356073"/><field:fieldmark-start text:name="__Fieldmark__152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25_568503395"/><text:bookmark-end text:name="__Fieldmark__92_3747356073"/></text:p>
      <text:p text:style-name="P12"><text:span text:style-name="T26">- che le dichiarazioni sostitutive di cui sopra sono utilizzate nei casi in cui la produzione della stessa</text:span> <text:span text:style-name="T26">avvenga in applicazione di convenzioni internazionali fra l’Italia ed il Paese di provenienza del dichiarante</text:span> <text:bookmark-start text:name="__Fieldmark__147_568503395"/><text:bookmark-start text:name="__Fieldmark__110_3747356073"/><field:fieldmark-start text:name="__Fieldmark__165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47_568503395"/><text:bookmark-end text:name="__Fieldmark__110_3747356073"/> <text:bookmark-start text:name="__Fieldmark__153_568503395"/><text:bookmark-start text:name="__Fieldmark__114_3747356073"/><field:fieldmark-start text:name="__Fieldmark__173_2744733675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53_568503395"/><text:bookmark-end text:name="__Fieldmark__114_3747356073"/> <text:bookmark-start text:name="__Fieldmark__159_568503395"/><text:bookmark-start text:name="__Fieldmark__118_3747356073"/><field:fieldmark-start text:name="__Fieldmark__182_2744733675" field:type="vnd.oasis.opendocument.field.FORMTEXT"/>............................................................................................................................................................................<field:fieldmark-end/><text:bookmark-end text:name="__Fieldmark__159_568503395"/><text:bookmark-end text:name="__Fieldmark__118_3747356073"/>.</text:p>
      <text:p text:style-name="P12"><text:span text:style-name="T21">- di </text:span><text:span text:style-name="T26">esser</text:span><text:bookmark text:name="_GoBack"/><text:span text:style-name="T26">e</text:span><text:span text:style-name="T21">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8"><text:bookmark-start text:name="__Fieldmark__173_568503395"/><text:bookmark-start text:name="__Fieldmark__131_3747356073"/><field:fieldmark-start text:name="__Fieldmark__200_2744733675" field:type="vnd.oasis.opendocument.field.FORMTEXT"/><text:span text:style-name="T27">......................................</text:span><field:fieldmark-end/><text:bookmark-end text:name="__Fieldmark__173_568503395"/><text:bookmark-end text:name="__Fieldmark__131_3747356073"/><text:span text:style-name="T22">, lì </text:span><text:bookmark-start text:name="__Fieldmark__179_568503395"/><text:bookmark-start text:name="__Fieldmark__135_3747356073"/><field:fieldmark-start text:name="__Fieldmark__208_2744733675" field:type="vnd.oasis.opendocument.field.FORMTEXT"/><text:span text:style-name="T27">......................................</text:span><field:fieldmark-end/><text:bookmark-end text:name="__Fieldmark__179_568503395"/><text:bookmark-end text:name="__Fieldmark__135_3747356073"/></text:p>
      <text:p text:style-name="P19"><text:span text:style-name="T9">IL/LA DICHIARANTE</text:span></text:p>
      <text:p text:style-name="P20"><text:bookmark-start text:name="__Fieldmark__186_568503395"/><text:bookmark-start text:name="__Fieldmark__141_3747356073"/><field:fieldmark-start text:name="__Fieldmark__217_2744733675" field:type="vnd.oasis.opendocument.field.FORMTEXT"/>..................................................................<field:fieldmark-end/><text:bookmark-end text:name="__Fieldmark__186_568503395"/><text:bookmark-end text:name="__Fieldmark__141_3747356073"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1"><text:span text:style-name="T7">Ai sensi dell'art. 38, d.P.R. 445 del 28 dicembre 2000, la dichiarazione è sottoscritta dall'interessato in</text:span><text:span text:style-name="T10"> </text:span><text:span text:style-name="T7">presenza del dipendente addetto ovvero sottoscritta e inviata insieme alla fotocopia, non autenticata </text:span><text:span text:style-name="T8">di un documento di identità del dichiarante, all'ufficio competente via fax, tramite un incaricato, oppure</text:span><text:span text:style-name="T10"> a mezzo posta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17"><text:span text:style-name="T28">FIRMATA DAL DICHIARANTE</text:span></text:p>
            <text:p text:style-name="P8"><text:span text:style-name="T28">IN MIA PRESENZA</text:span></text:p>
            <text:p text:style-name="P7"><text:span text:style-name="T22">lì </text:span><text:bookmark-start text:name="__Fieldmark__203_568503395"/><text:bookmark-start text:name="Testo41"/><text:bookmark-start text:name="Testo4"/><field:fieldmark-start text:name="__Fieldmark__238_2744733675" field:type="vnd.oasis.opendocument.field.FORMTEXT"/><text:span text:style-name="T22">..................................</text:span><field:fieldmark-end/><text:bookmark-end text:name="__Fieldmark__203_568503395"/><text:bookmark-end text:name="Testo41"/><text:bookmark-end text:name="Testo4"/></text:p>
            <text:p text:style-name="P22"><text:span text:style-name="T28">L’ADDETTO</text:span></text:p>
            <text:p text:style-name="P23"><text:bookmark-start text:name="__Fieldmark__212_568503395"/><text:bookmark-start text:name="Testo5"/><text:bookmark-start text:name="Testo51"/><field:fieldmark-start text:name="__Fieldmark__249_2744733675" field:type="vnd.oasis.opendocument.field.FORMTEXT"/>........................................<field:fieldmark-end/><text:bookmark-end text:name="__Fieldmark__212_568503395"/><text:bookmark-end text:name="Testo5"/><text:bookmark-end text:name="Testo51"/></text:p>
          </table:table-cell>
          <table:table-cell table:style-name="Table4.A1" office:value-type="string">
            <text:p text:style-name="P16"><text:span text:style-name="T28">SI ALLEGA FOTOCOPIA:</text:span></text:p>
            <text:p text:style-name="P24"><text:bookmark-start text:name="__Fieldmark__220_568503395"/><text:bookmark-start text:name="Controllo1"/><text:bookmark-start text:name="__Fieldmark__170_3747356073"/><field:fieldmark text:name="__Fieldmark__259_2744733675" field:type="vnd.oasis.opendocument.field.FORMCHECKBOX"/><text:bookmark-end text:name="__Fieldmark__220_568503395"/><text:bookmark-end text:name="Controllo1"/><text:bookmark-end text:name="__Fieldmark__170_3747356073"/><text:s/><text:span text:style-name="T28">CARTA D’IDENTITÀ</text:span></text:p>
            <text:p text:style-name="P24"><text:bookmark-start text:name="__Fieldmark__229_568503395"/><text:bookmark-start text:name="Controllo2"/><text:bookmark-start text:name="__Fieldmark__178_3747356073"/><field:fieldmark text:name="__Fieldmark__271_2744733675" field:type="vnd.oasis.opendocument.field.FORMCHECKBOX"/><text:bookmark-end text:name="__Fieldmark__229_568503395"/><text:bookmark-end text:name="Controllo2"/><text:bookmark-end text:name="__Fieldmark__178_3747356073"/><text:s/><text:span text:style-name="T28">PASSAPORTO</text:span></text:p>
            <text:p text:style-name="P24"><text:bookmark-start text:name="__Fieldmark__238_568503395"/><text:bookmark-start text:name="Controllo3"/><text:bookmark-start text:name="__Fieldmark__185_3747356073"/><field:fieldmark text:name="__Fieldmark__282_2744733675" field:type="vnd.oasis.opendocument.field.FORMCHECKBOX"/><text:bookmark-end text:name="__Fieldmark__238_568503395"/><text:bookmark-end text:name="Controllo3"/><text:bookmark-end text:name="__Fieldmark__185_3747356073"/><text:s/><text:span text:style-name="T28">PATENTE</text:span></text:p>
            <text:p text:style-name="P24"><text:bookmark-start text:name="__Fieldmark__247_568503395"/><text:bookmark-start text:name="Controllo4"/><text:bookmark-start text:name="__Fieldmark__192_3747356073"/><field:fieldmark text:name="__Fieldmark__293_2744733675" field:type="vnd.oasis.opendocument.field.FORMCHECKBOX"/><text:bookmark-end text:name="__Fieldmark__247_568503395"/><text:bookmark-end text:name="Controllo4"/><text:bookmark-end text:name="__Fieldmark__192_3747356073"/><text:s/><text:bookmark-start text:name="__Fieldmark__255_568503395"/><text:bookmark-start text:name="Testo61"/><text:bookmark-start text:name="Testo6"/><field:fieldmark-start text:name="__Fieldmark__303_2744733675" field:type="vnd.oasis.opendocument.field.FORMTEXT"/>........................................................................<field:fieldmark-end/><text:bookmark-end text:name="__Fieldmark__255_568503395"/><text:bookmark-end text:name="Testo61"/><text:bookmark-end text:name="Testo6"/></text:p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Arial" fo:font-family="Arial" style:font-family-generic="roman" style:font-pitch="variable" style:letter-kerning="true" style:font-name-complex="Arial1" style:font-family-complex="Arial" style:font-family-generic-complex="system" style:font-pitch-complex="variable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left="0in" fo:margin-top="0in" fo:margin-bottom="0in" table:align="left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6693in" fo:margin-bottom="0.2756in" fo:margin-left="0.7874in" fo:margin-right="0.7874in" fo:background-color="#ffffff" style:writing-mode="lr-tb" style:layout-grid-color="#c0c0c0" style:layout-grid-lines="41" style:layout-grid-base-height="0.1728in" style:layout-grid-ruby-height="0.0772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937in" fo:margin-left="0in" fo:margin-right="0in" fo:margin-top="0.3543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1772in" draw:z-index="0"><draw:image xlink:href="Pictures/10000201000000B4000000426B28F84F6881C4CB.png" xlink:type="simple" xlink:show="embed" xlink:actuate="onLoad"/></draw:frame></text:p>
            </table:table-cell>
            <table:table-cell table:style-name="Table3.B1" office:value-type="string">
              <text:p text:style-name="MP2"><text:span text:style-name="MT1">Cod. 855000.m.18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Andrea Piredda</meta:initial-creator>
    <dc:creator>Riccardo Moraldi</dc:creator>
    <meta:editing-cycles>2</meta:editing-cycles>
    <meta:print-date>2005-11-24T13:24:00</meta:print-date>
    <meta:creation-date>2020-08-13T12:25:00</meta:creation-date>
    <dc:date>2020-08-13T12:25:00</dc:date>
    <meta:editing-duration>PT2M</meta:editing-duration>
    <meta:generator>LibreOffice/5.3.6.1$Linux_X86_64 LibreOffice_project/30$Build-1</meta:generator>
    <meta:document-statistic meta:table-count="4" meta:image-count="2" meta:object-count="0" meta:page-count="1" meta:paragraph-count="39" meta:word-count="532" meta:character-count="5398" meta:non-whitespace-character-count="4953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